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df" manifest:media-type=""/>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office:font-face-decls>
  <office:automatic-styles>
    <style:style style:name="P1" style:family="paragraph" style:parent-style-name="Standard">
      <style:text-properties fo:font-weight="bold" officeooo:rsid="00066bda" officeooo:paragraph-rsid="00066bda" style:font-weight-asian="bold" style:font-weight-complex="bold"/>
    </style:style>
    <style:style style:name="P2" style:family="paragraph" style:parent-style-name="Standard">
      <style:text-properties fo:font-weight="normal" officeooo:rsid="00066bda" officeooo:paragraph-rsid="00066bda" style:font-weight-asian="normal" style:font-weight-complex="normal"/>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Conservation of the Spix's Macaw</text:p>
      <text:p text:style-name="P1"/>
      <text:p text:style-name="P2">Case study of Al Wabra conservation center in Qatar</text:p>
      <text:p text:style-name="P2"/>
      <text:p text:style-name="P2">IUCN: Critically endangered and possibly extinct in the wild (CE and EW)</text:p>
      <text:p text:style-name="P2"/>
      <text:p text:style-name="P2"><text:a xlink:type="simple" xlink:href="https://spixsmacaw.org/index.php/2017/03/02/al-wabra/" text:style-name="Internet_20_link" text:visited-style-name="Visited_20_Internet_20_Link">https://spixsmacaw.org/index.php/2017/03/02/al-wabra/</text:a> </text:p>
      <text:p text:style-name="P2"><text:a xlink:type="simple" xlink:href="https://www.gulf-times.com/story/394337/saving-spixs-macaw-from-extinction" text:style-name="Internet_20_link" text:visited-style-name="Visited_20_Internet_20_Link">https://www.gulf-times.com/story/394337/saving-spixs-macaw-from-extinction</text:a></text:p>
      <text:p text:style-name="P2"><text:a xlink:type="simple" xlink:href="https://news.mongabay.com/2009/09/sheikh-goes-from-collector-to-conservationist-in-effort-to-save-the-worlds-rarest-parrot/" text:style-name="Internet_20_link" text:visited-style-name="Visited_20_Internet_20_Link">https://news.mongabay.com/2009/09/sheikh-goes-from-collector-to-conservationist-in-effort-to-save-the-worlds-rarest-parrot/</text:a></text:p>
      <text:p text:style-name="P2"/>
      <text:p text:style-name="P2"/>
      <text:p text:style-name="P2">The Spix's Macaw was considered to be extinct in the wild in the 1990s and 2000s, however in an effort by the Sheikh of Qatar who founded the Alwabra Conservation Center, they bought privately owned Spix's macaws and started an expensive breeding programme to keep these rare macaws alive. Since the start of the conservation center, chicks have been successfully hatched, reared and will be released back into the wild in it's natural habitat in Brazil. (Like RIO).</text:p>
      <text:p text:style-name="P2"/>
      <text:p text:style-name="P2"><text:a xlink:type="simple" xlink:href="https://news.mongabay.com/2020/03/spixs-macaw-returns-to-brazil-but-is-overshadowed-by-controversy/" text:style-name="Internet_20_link" text:visited-style-name="Visited_20_Internet_20_Link">https://news.mongabay.com/2020/03/spixs-macaw-returns-to-brazil-but-is-overshadowed-by-controversy/</text:a> </text:p>
      <text:p text:style-name="P2"/>
      <text:p text:style-name="P2"/>
      <text:p text:style-name="P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en" fo:country="US" style:letter-kerning="true" style:font-name-asian="Arial1" style:font-size-asian="10.5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2917in" style:writing-mode="page"/>
      <style:text-properties style:use-window-font-color="true" style:font-name="Times New Roman" fo:font-size="12pt" fo:language="en" fo:country="US" style:letter-kerning="true" style:font-name-asian="Arial1" style:font-size-asian="10.5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Arial" fo:font-family="Arial" style:font-family-generic="swiss" style:font-pitch="variable" fo:font-size="14pt" style:font-name-asian="Arial1" style:font-family-asian="Arial"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Quotations" style:family="paragraph" style:parent-style-name="Standard" style:class="html">
      <style:paragraph-properties fo:margin-left="0.3937in" fo:margin-right="0.3937in" fo:margin-top="0in" fo:margin-bottom="0.1965in" loext:contextual-spacing="false" fo:text-indent="0in"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0417in" fo:margin-bottom="0.0835in" loext: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margin-top="0.1665in" fo:margin-bottom="0.0835in" loext:contextual-spacing="fals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margin-top="0.139in" fo:margin-bottom="0.0835in" loext: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text">
      <style:paragraph-properties fo:margin-top="0.0972in" fo:margin-bottom="0.0835in" loext:contextual-spacing="false"/>
      <style:text-properties fo:font-size="101%" fo:font-weight="bold" style:font-size-asian="101%" style:font-weight-asian="bold" style:font-size-complex="101%"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4-04-23T11:27:37.013738249</meta:creation-date>
    <dc:date>2024-05-01T07:33:30.533267855</dc:date>
    <meta:editing-duration>P7DT19H50M42S</meta:editing-duration>
    <meta:editing-cycles>1</meta:editing-cycles>
    <meta:document-statistic meta:table-count="0" meta:image-count="0" meta:object-count="0" meta:page-count="1" meta:paragraph-count="8" meta:word-count="108" meta:character-count="972" meta:non-whitespace-character-count="870"/>
    <meta:generator>NeoOffice/3.2022.6_Professional_Edition$MacOSX_AARCH64 NeoOffice_project/0</meta:generator>
  </office:meta>
</office:document-meta>
</file>